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nokverhoging en een dakkapel voorzijde op de locatie Vijverlaan 132 te Dordrecht zaaknummer 900367639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realiseren van een nokverhoging en een dakkapel voorzijde op de locatie Vijverlaan 132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5982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2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2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realiseren van een nokverhoging en een dakkapel voorzijde op de locatie Vijverlaan 132 te Dordrecht zaaknummer 9003676393</meta:user-defined>
    <meta:user-defined meta:name="DCTERMS.W3CDTF/DCTERMS.available">2026-07-27</meta:user-defined>
    <meta:user-defined meta:name="DCTERMS.W3CDTF/OVERHEIDop.jaargang">2026</meta:user-defined>
    <meta:user-defined meta:name="OVERHEIDop.publicationIssue">359820</meta:user-defined>
    <meta:user-defined meta:name="OVERHEIDop.GmbID/DC.identifier">gmb-2026-359820</meta:user-defined>
    <meta:user-defined meta:name="OVERHEIDop.versieInformatie"/>
  </office:meta>
</office:document-meta>
</file>