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met reguliere procedure, zaaknummer Z/26/273316,het afwijken van regels in het omgevingsplan (t.b.v. kamerbewoning) Irisstraat 19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trokken aanvraag omgevingsvergunning met reguliere procedure</text:p>
            <text:p text:style-name="common-al">
            <text:span text:style-name="nadrukvet">Kenmerk:</text:span> Z/26/273316</text:p>
            <text:p text:style-name="common-al">
            <text:span text:style-name="nadrukvet">Ontvangstdatum verzoek om intrekking :15-07-2026</text:span>
          </text:p>
            <text:p text:style-name="common-al">
            <text:span text:style-name="nadrukvet">Locatie:</text:span> Irisstraat 19 7601BN Almelo</text:p>
            <text:p text:style-name="common-al">
            <text:span text:style-name="nadrukvet">Projectomschrijving:</text:span> (Ingetrokken)-het afwijken van regels in het omgevingsplan (t.b.v. kamerbewoning) Irisstraat 19 te Almelo</text:p>
            <text:p text:style-name="last-al">Het college van burgemeester en wethouders (college van B en W) van de gemeente Almelo maken bekend dat de bovengenoemde aanvraag voor een omgevingsvergunning is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5981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1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1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3316</meta:user-defined>
    <meta:user-defined meta:name="DCTERMS.abstract">(Ingetrokken)-het afwijken van regels in het omgevingsplan (t.b.v. kamerbewoning) Irisstraat 19 te Alme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 met reguliere procedure, zaaknummer Z/26/273316,het afwijken van regels in het omgevingsplan (t.b.v. kamerbewoning) Irisstraat 19 te Almelo.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817</meta:user-defined>
    <meta:user-defined meta:name="OVERHEIDop.GmbID/DC.identifier">gmb-2026-359817</meta:user-defined>
    <meta:user-defined meta:name="OVERHEIDop.versieInformatie"/>
  </office:meta>
</office:document-meta>
</file>