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uitbreiden van een woning (omgevingsplan), Zwanebloem 12, Buitenpost</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uitbreiden van een woning (omgevingsplan), Zwanebloem 12, Buitenpost</text:p>
            <text:p text:style-name="common-al">Zaaknummer: Z2026-001084</text:p>
            <text:p text:style-name="common-al">Zaakadres: Zwanebloem 12, Buitenpost</text:p>
            <text:p text:style-name="common-al">Omschrijving: het uitbreiden van een woning (omgevingsplan)</text:p>
            <text:p text:style-name="common-al">Datum ontvangst: 15-07-2026</text:p>
            <text:p text:style-name="common-al">Datum bekendmaking: 23-07-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5980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0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0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084</meta:user-defined>
    <meta:user-defined meta:name="DCTERMS.abstract">het uitbreiden van een woning (omgevingsplan)</meta:user-defined>
    <dc:language>nl</dc:language>
    <meta:user-defined meta:name="OVERHEIDop.locatietype/OVERHEIDop.gebiedsmarkering">Punt</meta:user-defined>
    <meta:user-defined meta:name="OVERHEIDop.locatietype/OVERHEIDop.gebiedsmarkering">Vlak</meta:user-defined>
    <meta:user-defined meta:name="DC.title">Gemeente Achtkarspelen - verleende omgevingsvergunning, het uitbreiden van een woning (omgevingsplan), Zwanebloem 12, Buitenpost</meta:user-defined>
    <meta:user-defined meta:name="DCTERMS.W3CDTF/DCTERMS.available">2026-07-27</meta:user-defined>
    <meta:user-defined meta:name="DCTERMS.W3CDTF/OVERHEIDop.jaargang">2026</meta:user-defined>
    <meta:user-defined meta:name="OVERHEIDop.publicationIssue">359804</meta:user-defined>
    <meta:user-defined meta:name="OVERHEIDop.GmbID/DC.identifier">gmb-2026-359804</meta:user-defined>
    <meta:user-defined meta:name="OVERHEIDop.versieInformatie"/>
  </office:meta>
</office:document-meta>
</file>