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ouwmelding Wkb (risicobeoordeling en borgingsplan) het bouwen van een schuur, Groenedijk 2, 7245SV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Lochem maken bekend dat zij op 22 juli 2026 een Bouwmelding Wkb (risicobeoordeling en borgingsplan) hebben ontvangen die voldoet aan de algemene voorschriften:</text:p>
            <text:p text:style-name="common-al">Groenedijk 2, 7245SV Laren, het bouwen van een schuur, Z2026-01123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nummer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597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7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1123</meta:user-defined>
    <meta:user-defined meta:name="DCTERMS.abstract">Z2026-01123 Groenedijk 2, 7245SV Laren</meta:user-defined>
    <dc:language>nl</dc:language>
    <meta:user-defined meta:name="OVERHEIDop.locatietype/OVERHEIDop.gebiedsmarkering">Vlak</meta:user-defined>
    <meta:user-defined meta:name="DC.title">Kennisgeving Bouwmelding Wkb (risicobeoordeling en borgingsplan) het bouwen van een schuur, Groenedijk 2, 7245SV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9793</meta:user-defined>
    <meta:user-defined meta:name="OVERHEIDop.GmbID/DC.identifier">gmb-2026-359793</meta:user-defined>
    <meta:user-defined meta:name="OVERHEIDop.versieInformatie"/>
  </office:meta>
</office:document-meta>
</file>