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Schout van de Wouwstraat 14, 5066 VG Moergestel, het plaatsen van een dakopbouw aan de achterzijde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chout van de Wouwstraat 14, 5066 VG Moergestel, </text:span>het plaatsen van een dakopbouw aan de achterzijde van de woning. Zaaknummer 1057424, ingediend op 22-07-2026; Bouwactiviteit (technisch)</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5979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9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9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7424</meta:user-defined>
    <dc:language>nl</dc:language>
    <meta:user-defined meta:name="OVERHEIDop.locatietype/OVERHEIDop.gebiedsmarkering">Punt</meta:user-defined>
    <meta:user-defined meta:name="DC.title">Aangevraagde omgevingsvergunning, Schout van de Wouwstraat 14, 5066 VG Moergestel, het plaatsen van een dakopbouw aan de achterzijde van de woning</meta:user-defined>
    <meta:user-defined meta:name="DCTERMS.W3CDTF/DCTERMS.available">2026-07-29</meta:user-defined>
    <meta:user-defined meta:name="DCTERMS.W3CDTF/OVERHEIDop.jaargang">2026</meta:user-defined>
    <meta:user-defined meta:name="OVERHEIDop.publicationIssue">359790</meta:user-defined>
    <meta:user-defined meta:name="OVERHEIDop.GmbID/DC.identifier">gmb-2026-359790</meta:user-defined>
    <meta:user-defined meta:name="OVERHEIDop.versieInformatie"/>
  </office:meta>
</office:document-meta>
</file>