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Berktweg 4,6 en 8, 5076 PA Haaren, het wijzigen van een eerder verleende 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rktweg 4, 6 en 8, 5076 PA Haaren, </text:span>het wijzigen van een eerder verleende vergunning. Zaaknummer 1057318, ingediend op 20-07-2026; Bouwactiviteit (technisch), Bouwactivitei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5978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8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8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7318</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gevraagde omgevingsvergunning, Berktweg 4,6 en 8, 5076 PA Haaren, het wijzigen van een eerder verleende vergunning</meta:user-defined>
    <meta:user-defined meta:name="DCTERMS.W3CDTF/DCTERMS.available">2026-07-29</meta:user-defined>
    <meta:user-defined meta:name="DCTERMS.W3CDTF/OVERHEIDop.jaargang">2026</meta:user-defined>
    <meta:user-defined meta:name="OVERHEIDop.publicationIssue">359788</meta:user-defined>
    <meta:user-defined meta:name="OVERHEIDop.GmbID/DC.identifier">gmb-2026-359788</meta:user-defined>
    <meta:user-defined meta:name="OVERHEIDop.versieInformatie"/>
  </office:meta>
</office:document-meta>
</file>