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onderhoudswerkzaamheden op de locatie N3 2 te Papendrecht zaaknummer 900368650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uitvoeren van onderhoudswerkzaamheden op de locatie Papendrechtse brug te Papen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5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977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7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7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voeren van onderhoudswerkzaamheden op de locatie N3 2 te Papendrecht zaaknummer 9003686507</meta:user-defined>
    <meta:user-defined meta:name="DCTERMS.W3CDTF/DCTERMS.available">2026-07-27</meta:user-defined>
    <meta:user-defined meta:name="DCTERMS.W3CDTF/OVERHEIDop.jaargang">2026</meta:user-defined>
    <meta:user-defined meta:name="OVERHEIDop.publicationIssue">359776</meta:user-defined>
    <meta:user-defined meta:name="OVERHEIDop.GmbID/DC.identifier">gmb-2026-359776</meta:user-defined>
    <meta:user-defined meta:name="OVERHEIDop.versieInformatie"/>
  </office:meta>
</office:document-meta>
</file>