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4 woningen en 12 appartementen, Stormbaanhof (hoek Burgemeester van Engelenweg/Erfgenamenstraat)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7-2026</text:p>
            <text:p text:style-name="common-al">
            <text:span text:style-name="nadrukvet">Locatie:</text:span> Stormbaanhof (hoek Burgemeester van Engelenweg/Erfgenamenstraat) IJsselmuiden</text:p>
            <text:p text:style-name="common-al">
            <text:span text:style-name="nadrukvet">Zaakomschrijving:</text:span> het bouwen van 4 woningen en 12 appartementen</text:p>
            <text:p text:style-name="common-al">
            <text:span text:style-name="nadrukvet">Zaaknummer:</text:span> 4799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4799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4799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5977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79912026</meta:user-defined>
    <meta:user-defined meta:name="DCTERMS.abstract">het bouwen van 4 woningen en 12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4 woningen en 12 appartementen, Stormbaanhof (hoek Burgemeester van Engelenweg/Erfgenamenstraat) IJsselmui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775</meta:user-defined>
    <meta:user-defined meta:name="OVERHEIDop.GmbID/DC.identifier">gmb-2026-359775</meta:user-defined>
    <meta:user-defined meta:name="OVERHEIDop.versieInformatie"/>
  </office:meta>
</office:document-meta>
</file>