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Strabrecht 41 5591BN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23-07-2026 een besluit genomen op de aanvraag voor een omgevingsvergunning met zaaknummer <text:span text:style-name="nadrukvet">497897</text:span>.</text:p>
            <text:p text:style-name="common-al">De zaak betreft locatie Strabrecht 41 5591BN Heeze en heeft de omschrijving "Kappen dode beuk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24-07-2026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5973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3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3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497897</meta:user-defined>
    <meta:user-defined meta:name="DCTERMS.abstract">Kappen dode beuk Strabrecht 41 Heeze</meta:user-defined>
    <dc:language>nl</dc:language>
    <meta:user-defined meta:name="OVERHEIDop.locatietype/OVERHEIDop.gebiedsmarkering">Vlak</meta:user-defined>
    <meta:user-defined meta:name="DC.title">Besluit aanvraag omgevingsvergunning Strabrecht 41 5591BN Heeze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731</meta:user-defined>
    <meta:user-defined meta:name="OVERHEIDop.GmbID/DC.identifier">gmb-2026-359731</meta:user-defined>
    <meta:user-defined meta:name="OVERHEIDop.versieInformatie"/>
  </office:meta>
</office:document-meta>
</file>