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 voor verkoop van oriëntaalse delicatessen op elke zaterdag bij buurtvoorziening Dichteren aan het Willy Brandtplein in Doetinchem t/m 1-1-20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e volgende standplaatsvergunning is verleend.</text:p>
            <text:p text:style-name="tussenkopcur">Locatie: buurtvoorziening Dichteren Willy Brandtplein in Doetinchem</text:p>
            <text:p text:style-name="tussenkopcur">Omschrijving: verkoop van oriëntaalse delicatessen </text:p>
            <text:p text:style-name="tussenkopcur">Dossiernummer: 1872730/2040216</text:p>
            <text:p text:style-name="tussenkopcur">Datum verzending: 3 juli 2026</text:p>
            <text:p text:style-name="tussenkopcur">Bezwaar</text:p>
            <text:p text:style-name="tussenkopcur">Als u het niet eens bent met dit besluit, kunt u een bezwaarschrift bij ons college indienen. Dit moet u doen binnen zes weken nadat deze brief is verstuurd. In dit bezwaarschrift moet ten minste de naam, het adres en woonplaats van u staan. Ook moet u er een datum opzetten en onderaan de brief een handtekening. Het is belangrijk dat u ons college duidelijk maakt waarom u bezwaar maakt tegen dit besluit.</text:p>
            <text:p text:style-name="tussenkopcur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5972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leende standplaatsvergunning voor verkoop van oriëntaalse delicatessen op elke zaterdag bij buurtvoorziening Dichteren aan het Willy Brandtplein in Doetinchem t/m 1-1-203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29</meta:user-defined>
    <meta:user-defined meta:name="OVERHEIDop.GmbID/DC.identifier">gmb-2026-359729</meta:user-defined>
    <meta:user-defined meta:name="OVERHEIDop.versieInformatie"/>
  </office:meta>
</office:document-meta>
</file>