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verlengen beslistermijn aanvraag omgevingsvergunning, Burgemeester Wijnenstraat 1 5721AG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wettelijke beslistermijn van de volgende aanvraag omgevingsvergunning met kenmerk 2026062501222 is met 6 weken verlengd op onderstaande datum:</text:p>
            <text:p text:style-name="common-al">het maken van diverse aanpassingen aan de voorgevel, 21-08-2026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5969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9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9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7432024285160</meta:user-defined>
    <meta:user-defined meta:name="DCTERMS.abstract">het maken van diverse aanpassingen aan de voorgevel</meta:user-defined>
    <dc:language>nl</dc:language>
    <meta:user-defined meta:name="OVERHEIDop.locatietype/OVERHEIDop.gebiedsmarkering">Vlak</meta:user-defined>
    <meta:user-defined meta:name="DC.title">Gemeente Asten - verlengen beslistermijn aanvraag omgevingsvergunning, Burgemeester Wijnenstraat 1 5721AG Ast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696</meta:user-defined>
    <meta:user-defined meta:name="OVERHEIDop.GmbID/DC.identifier">gmb-2026-359696</meta:user-defined>
    <meta:user-defined meta:name="OVERHEIDop.versieInformatie"/>
  </office:meta>
</office:document-meta>
</file>