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enbare weg, 26-9, Ter Aar, parkeerplaats Elzenstraat/Walnootstraat - Buurt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zenstraat/Walnootstraat, Ter Aar – melding is ontvangen voor het gebruik van de openbare weg op 26 september 2026 voor het houden van een buurtfeest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596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Melding gebruik openbare weg, 26-9, Ter Aar, parkeerplaats Elzenstraat/Walnootstraat - Buurtfees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94</meta:user-defined>
    <meta:user-defined meta:name="OVERHEIDop.GmbID/DC.identifier">gmb-2026-359694</meta:user-defined>
    <meta:user-defined meta:name="OVERHEIDop.versieInformatie"/>
  </office:meta>
</office:document-meta>
</file>