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Kennisgeving meerjarenvergunning -  Tubbergen, Raadhuisplein:  Hollands festival met Shantyko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onderstaande, regelmatig terugkerende activiteit is indertijd een vergunning verleend voor meerdere jaren.</text:p>
            <text:p text:style-name="common-al">Binnenkort zal die activiteit weer worden uitgevoerd. 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Tubbergen, Raadhuisplein </text:p>
            <text:p text:style-name="common-al">
            <text:span text:style-name="nadrukvet">Wat:</text:span> Hollands festival met Shantykoren</text:p>
            <text:p text:style-name="common-al">
            <text:span text:style-name="nadrukvet">Wanneer:</text:span> 15-08-2026 </text:p>
            <text:p text:style-name="common-al">Contactgegevens van de gemeente:</text:p>
            <text:p text:style-name="common-al">Adres: Raadhuisplein 1, 7651 CV Tubbergen.</text:p>
            <text:p text:style-name="last-al">Telefoon: 0546- 628000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35968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68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ubbergen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T-2026-001301</meta:user-defined>
    <meta:user-defined meta:name="DCTERMS.abstract">Hollands festival en Shantykoren 15 augustus 2026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Gemeente Tubbergen - Kennisgeving meerjarenvergunning -  Tubbergen, Raadhuisplein:  Hollands festival met Shantykor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59681</meta:user-defined>
    <meta:user-defined meta:name="OVERHEIDop.GmbID/DC.identifier">gmb-2026-359681</meta:user-defined>
    <meta:user-defined meta:name="OVERHEIDop.versieInformatie"/>
  </office:meta>
</office:document-meta>
</file>