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an de publicatie nr 348873, gepubliceerd op 21 juli 2026, ten onrechte verkeerde locatie en tekst. Beschikbare standplaatsvergunning voor locatie Winkelcentrum Skagerhof (Skagerrak) te Hoofddorp. (zaaknummer: 12693303) Moet zij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chikbare standplaatsvergunning voor </text:span>
            <text:span text:style-name="nadrukvet">Locatie Bernadottestraat in Hoofddorp (voorzijde Vomar supermarkt).</text:span>
          </text:p>
            <text:p text:style-name="common-al">
            <text:span text:style-name="nadrukvet">(zaaknummer:</text:span>
            <text:span text:style-name="nadrukvet"> 13612090)</text:span>
          </text:p>
            <text:p text:style-name="common-al">Burgemeester en wethouders van de gemeente Haarlemmermeer maken, gelet op het bepaalde in de Nadere regels standplaatsen Haarlemmermeer 2024 en de Beleidsregel schaarse vergunningen 2024, bekend dat de vaste standplaats aan de Bernadottestraat in Hoofddorp (voorzijde Vomar supermarkt) voor alle dagen beschikbaar is. </text:p>
            <text:p text:style-name="common-al">Voor deze locatie gelden op grond van het Aanwijsbesluit Stippenplan Haarlemmermeer de volgende bijzondere eisen: </text:p>
            <text:p text:style-name="common-al">- bij voorkeur kaas en vis </text:p>
            <text:p text:style-name="common-al">- bakkramen zonder koolstoffilter zijn uitgesloten </text:p>
            <text:p text:style-name="common-al">- geen fastfood i.v.m. nabijheid scholen (met uitzondering van het weekend en feestdagen)</text:p>
            <text:p text:style-name="common-al">De beschikbare standplaatsvergunning zal worden verdeeld door middel van loting. Gegadigden kunnen tot binnen vier weken hun interesse kenbaar maken. De termijn start op de dag na de publicatie van deze mededeling in het gemeenteblad. </text:p>
            <text:p text:style-name="common-al">Gegadigden kunnen hun interesse kenbaar maken door het indienen van het ‘Formulier deelname loting (vaste) standplaats’. Dat formulier kan worden gedownload van de website van de gemeente (<text:a xlink:href="https://eur01.safelinks.protection.outlook.com/?url=https%3A%2F%2Fhaarlemmermeergemeente.nl%2Fstandplaatsvergunning&amp;data=05%7C02%7CRonald.Dedding%40haarlemmermeer.nl%7Cde8a65047d45474a054108dee7fda6f9%7C7297fda135a3457baec239ef25879a1e%7C0%7C0%7C639203274112728295%7CUnknown%7CTWFpbGZsb3d8eyJFbXB0eU1hcGkiOnRydWUsIlYiOiIwLjAuMDAwMCIsIlAiOiJXaW4zMiIsIkFOIjoiTWFpbCIsIldUIjoyfQ%3D%3D%7C0%7C%7C%7C&amp;sdata=TGojmecfSxjAT6Z%2FOFpRKIKuHHtYZMLbjBbXZvT%2Fcu0%3D&amp;reserved=0" xlink:type="simple">https://haarlemmermeergemeente.nl/standplaatsvergunning</text:a>) of kan opgevraagd worden bij team Vergunningen via telefoonnummer 0900-1852. </text:p>
            <text:p text:style-name="common-al">Het formulier kan elektronisch worden ingediend via e-mailadres: <text:a xlink:href="mailto:info@haarlemmermeer.nl" xlink:type="simple">info@haarlemmermeer.nl</text:a> onder vermelding van ‘Lotingsformulier, zaaknummer 13612090. Informatie over andere wijzen van indiening, vindt u in het formulier. </text:p>
            <text:p text:style-name="last-al">Als u vragen hebt over deze publicatie, dan kunt u de website van de gemeente raadplegen (<text:a xlink:href="https://eur01.safelinks.protection.outlook.com/?url=https%3A%2F%2Fhaarlemmermeergemeente.nl%2Fstandplaatsvergunning&amp;data=05%7C02%7CRonald.Dedding%40haarlemmermeer.nl%7Cde8a65047d45474a054108dee7fda6f9%7C7297fda135a3457baec239ef25879a1e%7C0%7C0%7C639203274112748688%7CUnknown%7CTWFpbGZsb3d8eyJFbXB0eU1hcGkiOnRydWUsIlYiOiIwLjAuMDAwMCIsIlAiOiJXaW4zMiIsIkFOIjoiTWFpbCIsIldUIjoyfQ%3D%3D%7C0%7C%7C%7C&amp;sdata=mMcjsGrf6jzKIAPQTfHc3RJuQWjRc9ZBi3Ppa8a15pE%3D&amp;reserved=0" xlink:type="simple">https://haarlemmermeergemeente.nl/standplaatsvergunning</text:a>) of contact opnemen met team Vergunningen via telefoonnummer 0900-185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5961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1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1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Bestuur | Organisatie en beleid</meta:user-defined>
    <meta:user-defined meta:name="OVERHEIDop.Rubriek/DC.type">andere melding</meta:user-defined>
    <dc:language>nl</dc:language>
    <meta:user-defined meta:name="OVERHEIDop.locatietype/OVERHEIDop.gebiedsmarkering">Weg</meta:user-defined>
    <meta:user-defined meta:name="DC.title">Rectificatie van de publicatie nr 348873, gepubliceerd op 21 juli 2026, ten onrechte verkeerde locatie en tekst. Beschikbare standplaatsvergunning voor locatie Winkelcentrum Skagerhof (Skagerrak) te Hoofddorp. (zaaknummer: 12693303) Moet zijn;</meta:user-defined>
    <meta:user-defined meta:name="DCTERMS.W3CDTF/DCTERMS.available">2026-07-27</meta:user-defined>
    <meta:user-defined meta:name="DCTERMS.W3CDTF/OVERHEIDop.jaargang">2026</meta:user-defined>
    <meta:user-defined meta:name="OVERHEIDop.publicationIssue">359614</meta:user-defined>
    <meta:user-defined meta:name="OVERHEIDop.GmbID/DC.identifier">gmb-2026-359614</meta:user-defined>
    <meta:user-defined meta:name="OVERHEIDop.versieInformatie"/>
  </office:meta>
</office:document-meta>
</file>