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buurt bbq met gedeeltelijke afsluiting van de straat op 29 augustus 2026 aan Ekris 16a – Laan van Blotenburg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melding(en):</text:span>
          </text:p>
            <text:p text:style-name="common-al">Buurt bbq, Ekris 16a – Laan van Blotenburg, met gedeeltelijke afsluiting van de straat, 29 augustus 2026, Z.354633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5961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.354633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Melding voor een buurt bbq met gedeeltelijke afsluiting van de straat op 29 augustus 2026 aan Ekris 16a – Laan van Blotenburg te Woudenbe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610</meta:user-defined>
    <meta:user-defined meta:name="OVERHEIDop.GmbID/DC.identifier">gmb-2026-359610</meta:user-defined>
    <meta:user-defined meta:name="OVERHEIDop.versieInformatie"/>
  </office:meta>
</office:document-meta>
</file>