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monylaan 10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funderingsherstel op het naast gelegen pand van de Hemonylaan 10A (het achterste deel van momenteel Stadhouderskade 127-H)</text:p>
            <text:p text:style-name="common-al">Zaakadres: Hemonylaan 10A Amsterdam</text:p>
            <text:p text:style-name="common-al">Datum ontvangst: 12-06-2026</text:p>
            <text:p text:style-name="common-al">Zaaknummer: Z2026-025848</text:p>
            <text:p text:style-name="common-al">DSO-nummer: 20260612006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960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0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0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848</meta:user-defined>
    <meta:user-defined meta:name="DCTERMS.abstract">funderingsherstel op het naast gelegen pand van de Hemonylaan 10A (het achterste deel van momenteel Stadhouderskade 127-H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monylaan 10A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607</meta:user-defined>
    <meta:user-defined meta:name="OVERHEIDop.GmbID/DC.identifier">gmb-2026-359607</meta:user-defined>
    <meta:user-defined meta:name="OVERHEIDop.versieInformatie"/>
  </office:meta>
</office:document-meta>
</file>