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weigeringsbesluit op Omgevingsvergunning, hebben van een 2e uitweg aan de Arnoldstraat 5 in Heng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3 juli 2026 een besluit genomen op de aanvraag met zaaknummer Z2026-00002221 voor een Omgevingsvergunning voor het hebben van een 2e uitweg op locatie Arnoldstraat 5 in Hengelo. De vergunning is geweigerd en verzonden op de besluitdatum. Het besluit betreft het volgende onderdeel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Inzien en bezwaar</text:span>
          </text:p>
            <text:p text:style-name="last-al">U kunt de desbetreffende stukken gedurende zes weken op afspraak inzien bij team VTH Leefomgeving in het stadhuis aan het Burgemeester van der Dussenplein 1. Tegen dit besluit kunt u desgewenst, gedurende zes weken na de datum van verzending van dit besluit,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5958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8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8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ng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2221</meta:user-defined>
    <meta:user-defined meta:name="DCTERMS.abstract">Betreft: Beschikking op aanvraag op locatie Arnoldstraat 5 in Hengelo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weigeringsbesluit op Omgevingsvergunning, hebben van een 2e uitweg aan de Arnoldstraat 5 in Hengelo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9589</meta:user-defined>
    <meta:user-defined meta:name="OVERHEIDop.GmbID/DC.identifier">gmb-2026-359589</meta:user-defined>
    <meta:user-defined meta:name="OVERHEIDop.versieInformatie"/>
  </office:meta>
</office:document-meta>
</file>