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IJsselmeerlaan 2 1382JT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passen en verplaatsen nieuwe entree</text:p>
            <text:p text:style-name="common-al">Besluit: verleend</text:p>
            <text:p text:style-name="common-al">Besluit verzonden op: 23-07-2026</text:p>
            <text:p text:style-name="common-al">Zaakadres: IJsselmeerlaan 2 1382JT Weesp</text:p>
            <text:p text:style-name="common-al">Zaaknummer: Z2026-028931</text:p>
            <text:p text:style-name="common-al">DSO-nummer: 202606300149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28931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958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931</meta:user-defined>
    <meta:user-defined meta:name="DCTERMS.abstract">Aanpassen en verplaatsen nieuwe entre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IJsselmeerlaan 2 1382JT Weesp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581</meta:user-defined>
    <meta:user-defined meta:name="OVERHEIDop.GmbID/DC.identifier">gmb-2026-359581</meta:user-defined>
    <meta:user-defined meta:name="OVERHEIDop.versieInformatie"/>
  </office:meta>
</office:document-meta>
</file>