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aanhangwagen en een mobiel toilet in 3 parkeervakken van 17 t/m 20 augustus 2026 aan Rubenslaan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melding(en):</text:span>
          </text:p>
            <text:p text:style-name="common-al">Plaatsing aanhangwagen en mobiel toilet in 3 parkeervakken, 17 tot en met 20 augustus 2026, Rubenslaan, Z.354616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5956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.354616</meta:user-defined>
    <dc:language>nl</dc:language>
    <meta:user-defined meta:name="OVERHEIDop.locatietype/OVERHEIDop.gebiedsmarkering">Weg</meta:user-defined>
    <meta:user-defined meta:name="DC.title">Melding voor het plaatsen van een aanhangwagen en een mobiel toilet in 3 parkeervakken van 17 t/m 20 augustus 2026 aan Rubenslaan te Woudenbe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565</meta:user-defined>
    <meta:user-defined meta:name="OVERHEIDop.GmbID/DC.identifier">gmb-2026-359565</meta:user-defined>
    <meta:user-defined meta:name="OVERHEIDop.versieInformatie"/>
  </office:meta>
</office:document-meta>
</file>