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evenement ‘Heurnse Blagen Dagen’, De H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Vereniging Heurns Belang</text:p>
            <text:p text:style-name="common-al">Activiteit: zomeractiviteiten voor basisschool de Höve, het evenement ‘Heurnse Blagen Dagen’</text:p>
            <text:p text:style-name="common-al">Locatie: Linderdijk 2-01 in De Heurne</text:p>
            <text:p text:style-name="common-al">Datum/periode: Op 19 tot en met 21 augustus dagelijks van 10.00 tot 15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5955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Gemeente Aalten - apv melding evenement ‘Heurnse Blagen Dagen’, De Heurn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559</meta:user-defined>
    <meta:user-defined meta:name="OVERHEIDop.GmbID/DC.identifier">gmb-2026-359559</meta:user-defined>
    <meta:user-defined meta:name="OVERHEIDop.versieInformatie"/>
  </office:meta>
</office:document-meta>
</file>