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realiseren van een dakopbouw met nokverhoging op de woning op het perceel Seringenpad 4, 3828 CS Hoog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realiseren van een dakopbouw met nokverhoging op de woning op het perceel Seringenpad 4, 3828 CS Hoogland</text:span>
          </text:p>
            <text:p text:style-name="common-al">De Gemeente Amersfoort heeft op 21-07-2026 een aanvraag voor een omgevingsvergunning ontvangen voor het realiseren van een dakopbouw met nokverhoging op de woning op het perceel Seringenpad 4, 3828 CS Hoogland, met kenmerk CLZ-00038842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5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5955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5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5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8842</meta:user-defined>
    <dc:language>nl</dc:language>
    <meta:user-defined meta:name="OVERHEIDop.locatietype/OVERHEIDop.gebiedsmarkering">Punt</meta:user-defined>
    <meta:user-defined meta:name="DC.title">Ontvangen aanvraag omgevingsvergunning voor het realiseren van een dakopbouw met nokverhoging op de woning op het perceel Seringenpad 4, 3828 CS Hoogland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551</meta:user-defined>
    <meta:user-defined meta:name="OVERHEIDop.GmbID/DC.identifier">gmb-2026-359551</meta:user-defined>
    <meta:user-defined meta:name="OVERHEIDop.versieInformatie"/>
  </office:meta>
</office:document-meta>
</file>