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verjaardag t.b.v. 25 jaar, Dinxpe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verjaardag t.b.v. 25 jaar </text:p>
            <text:p text:style-name="common-al">Locatie: de Bijvank 33 te Dinxperlo</text:p>
            <text:p text:style-name="common-al">Datum/periode: op 20 augustus 2026 van 20.00 tot 01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5953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3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3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Gemeente Aalten - apv melding verjaardag t.b.v. 25 jaar, Dinxperlo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9538</meta:user-defined>
    <meta:user-defined meta:name="OVERHEIDop.GmbID/DC.identifier">gmb-2026-359538</meta:user-defined>
    <meta:user-defined meta:name="OVERHEIDop.versieInformatie"/>
  </office:meta>
</office:document-meta>
</file>