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and van Cuijk - Melding Besluit activiteiten leefomgeving (Bal) – Heikant 8-10, Sambe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Land van Cuijk delen mee dat zij de volgende melding hebben ontvangen: </text:p>
            <text:p text:style-name="common-al">Voor:  Het telen van gewassen in de open lucht (het opslaan van drijfmest, digestaat of dunne fractie in mestbassin) </text:p>
            <text:p text:style-name="common-al">Locatie:  Heikant 8-10, 5836 CK, Sambeek</text:p>
            <text:p text:style-name="common-al">DSO-kenmerk: 2025081801413</text:p>
            <text:p text:style-name="common-al">Zaaknummer:  Z/259298</text:p>
            <text:p text:style-name="common-al">Datum ontvangen:  18 augustus 2025 </text:p>
            <text:p text:style-name="common-al">Tegen deze melding kan geen bezwaar worden gemaakt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9521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2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21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Land van Cu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259298</meta:user-defined>
    <dc:language>nl</dc:language>
    <meta:user-defined meta:name="OVERHEIDop.locatietype/OVERHEIDop.gebiedsmarkering">Adres</meta:user-defined>
    <meta:user-defined meta:name="DC.title">Gemeente Land van Cuijk - Melding Besluit activiteiten leefomgeving (Bal) – Heikant 8-10, Sambee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521</meta:user-defined>
    <meta:user-defined meta:name="OVERHEIDop.GmbID/DC.identifier">gmb-2026-359521</meta:user-defined>
    <meta:user-defined meta:name="OVERHEIDop.versieInformatie"/>
  </office:meta>
</office:document-meta>
</file>