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tijdelijke ontheffing schenken zwak-alcoholische drank Zomerfeest Lintelo</text:p>
      <text:section text:name="zakelijke-mededeling_id1-3-2" text:style-name="zakelijke-mededeling">
        <text:section text:name="zakelijke-mededeling-tekst_id1-3-2-1" text:style-name="zakelijke-mededeling-tekst">
          <text:section text:name="tekst_id1-3-2-1-1" text:style-name="tekst">
            <text:p text:style-name="common-al">Er is tijdelijk ontheffing verleend voor het schenken van zwak-alcoholische drank aan:</text:p>
            <text:p text:style-name="common-al"/>
            <text:p text:style-name="common-al">Activiteit: Zomerfeest Lintelo</text:p>
            <text:p text:style-name="common-al">Locatie: op het speelveld gelegen tussen de Gendringseweg, Halteweg en Schooldijk, Lintelo</text:p>
            <text:p text:style-name="common-al">Datum/periode: op 27 augustus 2026 van 20.00 tot 00.30 uur, op 28 en 29 augustus 2026 van 10.00 tot 01.00 uur en op 30 augustus 2026 van 10.00 tot 17.00 uur</text:p>
            <text:p text:style-name="common-al"/>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595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oonplaats</meta:user-defined>
    <meta:user-defined meta:name="DC.title">Gemeente Aalten - tijdelijke ontheffing schenken zwak-alcoholische drank Zomerfeest Lintelo</meta:user-defined>
    <meta:user-defined meta:name="DCTERMS.W3CDTF/DCTERMS.available">2026-07-29</meta:user-defined>
    <meta:user-defined meta:name="DCTERMS.W3CDTF/OVERHEIDop.jaargang">2026</meta:user-defined>
    <meta:user-defined meta:name="OVERHEIDop.publicationIssue">359518</meta:user-defined>
    <meta:user-defined meta:name="OVERHEIDop.GmbID/DC.identifier">gmb-2026-359518</meta:user-defined>
    <meta:user-defined meta:name="OVERHEIDop.versieInformatie"/>
  </office:meta>
</office:document-meta>
</file>