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hebben van een landbouw uitweg aan de 2e Flierveldsdwarsweg voor kadastraal perceel F 1710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3 juli 2026 een besluit genomen op de aanvraag met zaaknummer Z2026-00002642 voor een Omgevingsvergunning voor het hebben van een landbouw uitweg op locatie 2e Flierveldsdwarsweg voor kadastraal perceel F 1710 in Hengelo. De vergunning is toegekend en verzonden op de besluitdatum. Het besluit betreft het volgende onderdeel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zien en bezwaar</text:span>
          </text:p>
            <text:p text:style-name="last-al">U kunt de desbetreffende stukken gedurende zes weken op afspraak inzien bij team VTH Leefomgeving in het stadhuis aan het Burgemeester van der Dussenplein 1. Tegen dit besluit kunt u desgewenst, gedurende zes weken na de datum van verzending van dit besluit,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5950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0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0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2642</meta:user-defined>
    <meta:user-defined meta:name="DCTERMS.abstract">Betreft: Beschikking op aanvraag op locatie 2e Flierveldsdwarsweg voor kadastraal perceel F 1710 in Hengelo</meta:user-defined>
    <dc:language>nl</dc:language>
    <meta:user-defined meta:name="OVERHEIDop.locatietype/OVERHEIDop.gebiedsmarkering">Vlak</meta:user-defined>
    <meta:user-defined meta:name="DC.title">Kennisgeving besluit op Omgevingsvergunning, hebben van een landbouw uitweg aan de 2e Flierveldsdwarsweg voor kadastraal perceel F 1710 in Hengelo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507</meta:user-defined>
    <meta:user-defined meta:name="OVERHEIDop.GmbID/DC.identifier">gmb-2026-359507</meta:user-defined>
    <meta:user-defined meta:name="OVERHEIDop.versieInformatie"/>
  </office:meta>
</office:document-meta>
</file>