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saleastrjitte 20, 8531 WX Lemmer: melding realiseren van een gesloten bodemenergiesysteem. (Z.90584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realiseren van een gesloten bodemenergiesysteem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5948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8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8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905840</meta:user-defined>
    <dc:language>nl</dc:language>
    <meta:user-defined meta:name="OVERHEIDop.locatietype/OVERHEIDop.gebiedsmarkering">Punt</meta:user-defined>
    <meta:user-defined meta:name="DC.title">Asaleastrjitte 20, 8531 WX Lemmer: melding realiseren van een gesloten bodemenergiesysteem. (Z.905840)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487</meta:user-defined>
    <meta:user-defined meta:name="OVERHEIDop.GmbID/DC.identifier">gmb-2026-359487</meta:user-defined>
    <meta:user-defined meta:name="OVERHEIDop.versieInformatie"/>
  </office:meta>
</office:document-meta>
</file>