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op locatie Grote Molenstraat 116, 6661NG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maken van een inrit en een doorsteek voor fietsers. Het besluit is verleend:</text:p>
            <text:p text:style-name="common-al">
            <text:span text:style-name="nadrukvet">Locatie: </text:span>Grote Molenstraat 116, 6661NG Elst</text:p>
            <text:p text:style-name="common-al">
            <text:span text:style-name="nadrukvet">Zaaknummer: </text:span>Z2026-01410</text:p>
            <text:p text:style-name="common-al">
            <text:span text:style-name="nadrukvet">Datum besluit:</text:span> 23 juli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4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5948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8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8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ver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1410</meta:user-defined>
    <meta:user-defined meta:name="DCTERMS.abstract">Betreft: het maken van een inrit en een doorsteek voor fietsers op locatie Grote Molenstraat 116, 6661NG Elst, vergunning verleend op 23 juli 2026 volgens reguliere voorbereidingsprocedur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op locatie Grote Molenstraat 116, 6661NG Elst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485</meta:user-defined>
    <meta:user-defined meta:name="OVERHEIDop.GmbID/DC.identifier">gmb-2026-359485</meta:user-defined>
    <meta:user-defined meta:name="OVERHEIDop.versieInformatie"/>
  </office:meta>
</office:document-meta>
</file>