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Hoeve Johanna 1 t/m 3, de Keen 1-21, 2-18 en 24-38 te Schipl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Midden-Delfland kennis van de ontvangst op 24 juni 2026 van een melding zoals bedoeld in hoofdstuk 4 van het Besluit activiteiten leefomgeving (Bal). De melding betreft het aanleggen en gebruiken van 31 individuele gesloten bodemenergiesystemen voor de klimaatbeheersing van 31 individuele woningen en 4 collectieve gesloten bodemenergiesystemen voor 8 appartementen. De locatie betreft <text:span text:style-name="nadrukvet">Hoeve Johanna 1 t/m 3, de Keen 1-21, 2-18 en 24-38 te Schipluiden</text:span>.</text:p>
            <text:p text:style-name="common-al">De melding is gedaan voor de volgende milieubelastende activiteit(en): gesloten bodemenergiesysteem. De melding is geregistreerd met het zaaknummer <text:span text:style-name="nadrukvet">0117524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5947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7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7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aanleggen en gebruiken van 31 individuele gesloten Bodem- energiesystemen voor de klimaatbeheersing van 31 individuele woningen en 4 collectieve gesloten bodemenergiesystemen voor 8 appartementen. </meta:user-defined>
    <dc:language>nl</dc:language>
    <meta:user-defined meta:name="OVERHEIDop.locatietype/OVERHEIDop.gebiedsmarkering">Vlak</meta:user-defined>
    <meta:user-defined meta:name="DC.title">Kennisgeving melding milieubelastende activiteit(en), Hoeve Johanna 1 t/m 3, de Keen 1-21, 2-18 en 24-38 te Schipluid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74</meta:user-defined>
    <meta:user-defined meta:name="OVERHEIDop.GmbID/DC.identifier">gmb-2026-359474</meta:user-defined>
    <meta:user-defined meta:name="OVERHEIDop.versieInformatie"/>
  </office:meta>
</office:document-meta>
</file>