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graven in bodem met een kwaliteit boven de interventiewaarde bodemkwaliteit, Glaspoort - Consumentenmarkt Lettele en Okken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1-07-2026</text:p>
            <text:p text:style-name="common-al">
            <text:span text:style-name="nadrukvet">Locatie: Glaspoort - Consumentenmarkt Lettele en Okkenbroek</text:span>
          </text:p>
            <text:p text:style-name="common-al">
            <text:span text:style-name="nadrukvet">Zaakomschrijving:</text:span> het graven in bodem met een kwaliteit boven de interventiewaarde bodemkwaliteit</text:p>
            <text:p text:style-name="common-al">
            <text:span text:style-name="nadrukvet">Zaaknummer:</text:span> Z2026-0000683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raven in bodem met een kwaliteit boven de interventiewaarde bodemkwaliteit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683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5946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6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6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vent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6836</meta:user-defined>
    <meta:user-defined meta:name="DCTERMS.abstract">het graven in bodem met een kwaliteit boven de interventiewaarde bodemkwaliteit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graven in bodem met een kwaliteit boven de interventiewaarde bodemkwaliteit, Glaspoort - Consumentenmarkt Lettele en Okkenbroek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468</meta:user-defined>
    <meta:user-defined meta:name="OVERHEIDop.GmbID/DC.identifier">gmb-2026-359468</meta:user-defined>
    <meta:user-defined meta:name="OVERHEIDop.versieInformatie"/>
  </office:meta>
</office:document-meta>
</file>