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Rozenlaan 112, 3135 XV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plaatsen van een dakopbouw op een woning</text:p>
            <text:p text:style-name="common-al">Met de adressering			: Rozenlaan 112, 3135 XV Vlaardingen</text:p>
            <text:p text:style-name="common-al">Kenmerk							: 1086272 / 2026052700217</text:p>
            <text:p text:style-name="common-al">Type aanvraag				: Omgevingsvergunning regulier [Omgevingswet]</text:p>
            <text:p text:style-name="common-al">Datum ontvangst				: 27-05-2026</text:p>
            <text:p text:style-name="common-al">Datum beschikking			: 23-07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5946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6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6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6272</meta:user-defined>
    <dc:language>nl</dc:language>
    <meta:user-defined meta:name="OVERHEIDop.locatietype/OVERHEIDop.gebiedsmarkering">Punt</meta:user-defined>
    <meta:user-defined meta:name="DC.title">Vergunning verleend: Rozenlaan 112, 3135 XV Vlaarding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67</meta:user-defined>
    <meta:user-defined meta:name="OVERHEIDop.GmbID/DC.identifier">gmb-2026-359467</meta:user-defined>
    <meta:user-defined meta:name="OVERHEIDop.versieInformatie"/>
  </office:meta>
</office:document-meta>
</file>