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bouwobjectenvergunning voor 'Plaatsen bouwobjecten naast de parkeerhaven aan de Ijpenbroekweg nabij de Meeuwse Acker 2020 te Nijmegen van 24-08-26 t/m 23-08-27</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bouwobjectenvergunning. De aanvraag ziet op 'Plaatsen bouwobjecten naast de parkeerhaven aan de Ijpenbroekweg nabij de Meeuwse Acker 2020 te Nijmegen van 24-08-26 t/m 23-08-27'.</text:p>
            <text:p text:style-name="common-al">Het gaat om de volgende activiteit(en):</text:p>
            <text:list text:style-name="id1-3-2-1-1-3">
              <text:list-item text:style-override="id1-3-2-1-1-3-1">
                <text:number>•</text:number>
                <text:p text:style-name="al">Bouwobjectenvergunning</text:p>
              </text:list-item>
            </text:list>
            <text:p text:style-name="common-al">De aanvraag is geregistreerd onder kenmerk Z2026-00004344.</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1 juli 2026. De gemeente neemt daarover waarschijnlijk 15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5946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6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6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344</meta:user-defined>
    <meta:user-defined meta:name="DCTERMS.abstract">Betreft: Aanvraag op locatie Naast de parkeerhaven aan de Ijpenbroekweg, 6546 DR Nijmegen nabij de Meeuwse Acker 2020</meta:user-defined>
    <dc:language>nl</dc:language>
    <meta:user-defined meta:name="OVERHEIDop.locatietype/OVERHEIDop.gebiedsmarkering">Punt</meta:user-defined>
    <meta:user-defined meta:name="OVERHEIDop.locatietype/OVERHEIDop.gebiedsmarkering">Vlak</meta:user-defined>
    <meta:user-defined meta:name="DC.title">Aanvraag bouwobjectenvergunning voor 'Plaatsen bouwobjecten naast de parkeerhaven aan de Ijpenbroekweg nabij de Meeuwse Acker 2020 te Nijmegen van 24-08-26 t/m 23-08-27</meta:user-defined>
    <meta:user-defined meta:name="OVERHEIDop.datumEindeReactietermijn">2026-09-15</meta:user-defined>
    <meta:user-defined meta:name="OVERHEIDop.terinzageleggingBG">https://jeleefomgeving.nl/inzien/001479179/94574542-83b0-452b-8f5e-40db5b8d4754</meta:user-defined>
    <meta:user-defined meta:name="DCTERMS.W3CDTF/DCTERMS.available">2026-07-27</meta:user-defined>
    <meta:user-defined meta:name="DCTERMS.W3CDTF/OVERHEIDop.jaargang">2026</meta:user-defined>
    <meta:user-defined meta:name="OVERHEIDop.publicationIssue">359460</meta:user-defined>
    <meta:user-defined meta:name="OVERHEIDop.GmbID/DC.identifier">gmb-2026-359460</meta:user-defined>
    <meta:user-defined meta:name="OVERHEIDop.versieInformatie"/>
  </office:meta>
</office:document-meta>
</file>