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Noordermarkt 22-H 1015MZ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wijderen van een buitenmuur aan de achterzijde</text:p>
            <text:p text:style-name="common-al">Zaakadres: Noordermarkt 22-H 1015MZ Amsterdam</text:p>
            <text:p text:style-name="common-al">Datum ontvangst: 16-07-2026</text:p>
            <text:p text:style-name="common-al">Zaaknummer: Z2026-031627</text:p>
            <text:p text:style-name="common-al">DSO-nummer: 2026071601112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9456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456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456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1627</meta:user-defined>
    <meta:user-defined meta:name="DCTERMS.abstract">verwijderen van een buitenmuur aan de achterzijd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Noordermarkt 22-H 1015MZ Amsterda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456</meta:user-defined>
    <meta:user-defined meta:name="OVERHEIDop.GmbID/DC.identifier">gmb-2026-359456</meta:user-defined>
    <meta:user-defined meta:name="OVERHEIDop.versieInformatie"/>
  </office:meta>
</office:document-meta>
</file>