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Zomerkindermarkt op 29 augustus 2026 in het Winkelcentrum van Hogendorpkwartier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er een aanvraag is ontvangen voor het organiseren van een evenement:</text:p>
            <text:p text:style-name="common-al">Voor:  Zomerkindermarkt</text:p>
            <text:p text:style-name="common-al">Datum:   Zaterdag 29 augustus 2026</text:p>
            <text:p text:style-name="common-al">Tijd:  10.00 uur – 16.00 uur</text:p>
            <text:p text:style-name="common-al">Locatie: Winkelcentrum van Hogendorpkwartier</text:p>
            <text:p text:style-name="common-al">Activiteiten:  Op Zaterdag 29 augustus van 10.00 tot 16.00 uur wordt weer de jaarlijkse traditionele zomerkindermarkt voor de 10e keer georganiseerd op ons winkelcentrum. </text:p>
            <text:p text:style-name="common-al">We starten met de opbouw van de marktkramen vrijdag avond rond 18.00 uur. </text:p>
            <text:p text:style-name="common-al">De kindermarkt is van 10.00 tot 16.00 uur, na 17.00 uur worden alle marktkramen verwijderd en rond 18.00 uur worden alle vuilnisbakken verschoont en het plein schoon gemaakt. </text:p>
            <text:p text:style-name="common-al">Op zaterdag al vanaf 12.00 uur een DJ gezellige achtergrondmuziek draaien. </text:p>
            <text:p text:style-name="common-al">Het plein en de lange laan langs de winkels zal omgetoverd worden met marktkraampjes tot een gezellige kindermarkt met meer dan 50 tot 60 kraampjes. </text:p>
            <text:p text:style-name="common-al">Het betekent wel dat er weer vele mensen deze kindermarkt zullen bezoeken en dat het, afhankelijk van het weer, een gezellige boel wordt. </text:p>
            <text:p text:style-name="common-al">Het kan zo zijn, dat sommige van u, deze gezellige drukte ook als wat geluidsoverlast zal ervaren. Maar we proberen zoveel mogelijk daar rekening mee te houden. </text:p>
            <text:p text:style-name="common-al">Aantal bezoekers drukste moment:  250</text:p>
            <text:p text:style-name="last-al">Heeft u hier vragen over? Neem dan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94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de Zomerkindermarkt op 29 augustus 2026 in het Winkelcentrum van Hogendorpkwartier te Vlaard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439</meta:user-defined>
    <meta:user-defined meta:name="OVERHEIDop.GmbID/DC.identifier">gmb-2026-359439</meta:user-defined>
    <meta:user-defined meta:name="OVERHEIDop.versieInformatie"/>
  </office:meta>
</office:document-meta>
</file>