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aanvraag omgevingsvergunning Kerkeweg 20, 9917PJ Wird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Eemsdelta heeft op 23 juli 2026 een besluit genomen op de aanvraag met zaaknummer Z2026-00003467 voor het vervangen van kozijnen  op de locatie Kerkeweg 20, 9917PJ Wirdum.</text:p>
            <text:p text:style-name="common-al">De vergunning is verleend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5942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42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42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467</meta:user-defined>
    <meta:user-defined meta:name="DCTERMS.abstract">23 juli 2026 verleend voor het vervangen van kozijnen  op de locatie Kerkeweg 20, 9917PJ Wirdum.</meta:user-defined>
    <dc:language>nl</dc:language>
    <meta:user-defined meta:name="OVERHEIDop.locatietype/OVERHEIDop.gebiedsmarkering">Vlak</meta:user-defined>
    <meta:user-defined meta:name="DC.title">Kennisgeving besluit op aanvraag omgevingsvergunning Kerkeweg 20, 9917PJ Wirdu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59422</meta:user-defined>
    <meta:user-defined meta:name="OVERHEIDop.GmbID/DC.identifier">gmb-2026-359422</meta:user-defined>
    <meta:user-defined meta:name="OVERHEIDop.versieInformatie"/>
  </office:meta>
</office:document-meta>
</file>