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incidentele standplaatsvergunning, 23-07-2026, verkopen van oliebollen, 2 oktober 2026 tot en met 2 januari 2027, op alle dagen, Jan Dellaertplein, Schiphol Plaza, zaaknummer 0394134649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https://haarlemmermeergemeente.nl/aanvraag-bouwarchief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5942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39413464996</meta:user-defined>
    <meta:user-defined meta:name="DCTERMS.abstract">Standplaats aanvragen oliebollenkraam Schiphol Plaza</meta:user-defined>
    <dc:language>nl</dc:language>
    <meta:user-defined meta:name="OVERHEIDop.locatietype/OVERHEIDop.gebiedsmarkering">Vlak</meta:user-defined>
    <meta:user-defined meta:name="DC.title">Verleende incidentele standplaatsvergunning, 23-07-2026, verkopen van oliebollen, 2 oktober 2026 tot en met 2 januari 2027, op alle dagen, Jan Dellaertplein, Schiphol Plaza, zaaknummer 03941346499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21</meta:user-defined>
    <meta:user-defined meta:name="OVERHEIDop.GmbID/DC.identifier">gmb-2026-359421</meta:user-defined>
    <meta:user-defined meta:name="OVERHEIDop.versieInformatie"/>
  </office:meta>
</office:document-meta>
</file>