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sbrug - Heidelaan 5: voor het organiseren van het evenement "Jubileum feest 80-jarig bestaan VCG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van Coevorden maakt bekend dat op grond van artikel 2:25 van de Algemene plaatselijke verordening Coevorden vergunning is verleend voor het organiseren van het evenement "Jubileum feest 80-jarig bestaan VCG" op 3 september 2026, 4 september 2026 en 5 september 2026 aan de Heidelaan 5 in Geesbrug.</text:p>
            <text:p text:style-name="common-al"/>
            <text:p text:style-name="common-al">Het college van burgemeester en wethouders van Coevorden heeft een geluidsontheffing op grond van artikel 4:6 van de Algemene plaatselijke verordening Coevorden voor dit evenement verleend.</text:p>
            <text:p text:style-name="common-al"/>
            <text:p text:style-name="common-al">De burgemeester heeft een ontheffing van artikel 35 van de Alcoholwet verleend voor dit evenement.</text:p>
            <text:p text:style-name="common-al"/>
            <text:p text:style-name="common-al">Het college van burgemeester en wethouders van Coevorden heeft op grond van artikel 2:10 van de Algemene plaatselijke verordening Coevorden ontheffing verleend voor het plaatsen van een spandoek.</text:p>
            <text:p text:style-name="common-al"/>
            <text:p text:style-name="common-al">Verzonden op 23 juli 2026</text:p>
            <text:p text:style-name="common-al"/>
            <text:p text:style-name="common-al">Kenmerk 34049-2026</text:p>
            <text:p text:style-name="common-al"/>
            <text:p text:style-name="common-al">Belanghebbenden kunnen binnen zes weken na de datum van verzending van het besluit aan de aanvrager schriftelijk en gemotiveerd bezwaar indienen tegen dit besluit. Zie hiervoor de informatie op <text:a xlink:href="https://www.coevorden.nl/bezwaarschrift-indienen" xlink:type="simple">Bezwaarschrift indienen | Gemeente Coevorden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Coevorden, 23 juli 2026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594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esbrug - Heidelaan 5: voor het organiseren van het evenement "Jubileum feest 80-jarig bestaan VCG"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19</meta:user-defined>
    <meta:user-defined meta:name="OVERHEIDop.GmbID/DC.identifier">gmb-2026-359419</meta:user-defined>
    <meta:user-defined meta:name="OVERHEIDop.versieInformatie"/>
  </office:meta>
</office:document-meta>
</file>