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houden van een kofferbakverkoop op 3 oktober 2026 op de locatie Toermalijnring 2000 te Dordrecht zaaknummer 900368595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houden van een kofferbakverkoop op 3 oktober 2026 op de locatie Toermalijnring 2000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5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941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1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1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houden van een kofferbakverkoop op 3 oktober 2026 op de locatie Toermalijnring 2000 te Dordrecht zaaknummer 9003685953</meta:user-defined>
    <meta:user-defined meta:name="DCTERMS.W3CDTF/DCTERMS.available">2026-07-27</meta:user-defined>
    <meta:user-defined meta:name="DCTERMS.W3CDTF/OVERHEIDop.jaargang">2026</meta:user-defined>
    <meta:user-defined meta:name="OVERHEIDop.publicationIssue">359415</meta:user-defined>
    <meta:user-defined meta:name="OVERHEIDop.GmbID/DC.identifier">gmb-2026-359415</meta:user-defined>
    <meta:user-defined meta:name="OVERHEIDop.versieInformatie"/>
  </office:meta>
</office:document-meta>
</file>