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- het Zand 29b,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 Garage, autoschadeherstelbedrijf, autowasstraat of carrosseriebouw</text:p>
            <text:p text:style-name="common-al">Locatie:  het Zand 29b, 5831 HG te Boxmeer</text:p>
            <text:p text:style-name="common-al">DSO-kenmerk:  2026060501942</text:p>
            <text:p text:style-name="common-al">Zaaknummer:  Z/511492</text:p>
            <text:p text:style-name="common-al">Datum ontvangen:  5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941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7176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- het Zand 29b, Boxme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13</meta:user-defined>
    <meta:user-defined meta:name="OVERHEIDop.GmbID/DC.identifier">gmb-2026-359413</meta:user-defined>
    <meta:user-defined meta:name="OVERHEIDop.versieInformatie"/>
  </office:meta>
</office:document-meta>
</file>