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kappen van 1 apenboom, Van Diemenstraat 117, 7535 AL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Oost</text:p>
            <text:p text:style-name="common-al">Wij hebben op 23 juli 2026 een besluit genomen op de aanvraag met zaaknummer 0153Z2606-0047 voor het kappen van 1 apenboom op de locatie Van Diemenstraat 117, 7535 AL Enschede. De vergunning is geweiger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5941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41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41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6-0047</meta:user-defined>
    <dc:language>nl</dc:language>
    <meta:user-defined meta:name="OVERHEIDop.locatietype/OVERHEIDop.gebiedsmarkering">Punt</meta:user-defined>
    <meta:user-defined meta:name="DC.title">Kennisgeving besluit op aanvraag het kappen van 1 apenboom, Van Diemenstraat 117, 7535 AL Enschede</meta:user-defined>
    <meta:user-defined meta:name="DCTERMS.W3CDTF/DCTERMS.available">2026-08-05</meta:user-defined>
    <meta:user-defined meta:name="DCTERMS.W3CDTF/OVERHEIDop.jaargang">2026</meta:user-defined>
    <meta:user-defined meta:name="OVERHEIDop.publicationIssue">359411</meta:user-defined>
    <meta:user-defined meta:name="OVERHEIDop.GmbID/DC.identifier">gmb-2026-359411</meta:user-defined>
    <meta:user-defined meta:name="OVERHEIDop.versieInformatie"/>
  </office:meta>
</office:document-meta>
</file>