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eekmastrjitte 21, 9108 MS Broekster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bben burgemeester en wethouders van de gemeente Dantumadiel een aanvraag ontvangen voor een omgevingsvergunning op locatie Meekmastrjitte 21, 9108 MS Broeksterwâld. De aanvraag is geregistreerd onder zaaknummer 2026-195122. De aanvraag betreft het vervangen van de sectionaaldeur door een kozijn met ramen en tussenpane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 Hiervoor kunt u contact opnemen met de gemeente via telefoonnummer (0511) 71 7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5941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ntum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5122</meta:user-defined>
    <meta:user-defined meta:name="DCTERMS.abstract">Aanvraag omgevingsvergunning voor het vervangen van de sectionaaldeur door een kozijn met twee ramen en tussenpaneel op locatie Meekmastrjitte 21, 9108 MS Broeksterwâld</meta:user-defined>
    <dc:language>nl</dc:language>
    <meta:user-defined meta:name="OVERHEIDop.locatietype/OVERHEIDop.gebiedsmarkering">Punt</meta:user-defined>
    <meta:user-defined meta:name="DC.title">Ontvangst aanvraag omgevingsvergunning Meekmastrjitte 21, 9108 MS Broeksterwâl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410</meta:user-defined>
    <meta:user-defined meta:name="OVERHEIDop.GmbID/DC.identifier">gmb-2026-359410</meta:user-defined>
    <meta:user-defined meta:name="OVERHEIDop.versieInformatie"/>
  </office:meta>
</office:document-meta>
</file>