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Voorwerpen op of aan d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 op 23 juli 2026, <text:span text:style-name="nadrukvet">Ontheffing van het verbod plaatsen voorwerp op of aan de weg</text:span> op 10 augustus tot 24 oktober 2026 in Rijen, Hof van Liedekerke 1 – 18 (1145676). </text:p>
            <text:p text:style-name="common-al"/>
            <text:p text:style-name="common-al">Belanghebbenden kunnen op grond van de Algemene wet bestuursrecht bezwaar maken tegen dit besluit, binnen 6 weken na de datum van verzending van het beslu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5940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0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ende vergunningen APV en bijzondere wetten, Voorwerpen op of aan de we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02</meta:user-defined>
    <meta:user-defined meta:name="OVERHEIDop.GmbID/DC.identifier">gmb-2026-359402</meta:user-defined>
    <meta:user-defined meta:name="OVERHEIDop.versieInformatie"/>
  </office:meta>
</office:document-meta>
</file>