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Meeuwenlaan 124-H 1021JN Amsterdam Noord</text:p>
      <text:section text:name="zakelijke-mededeling_id1-3-2" text:style-name="zakelijke-mededeling">
        <text:section text:name="zakelijke-mededeling-tekst_id1-3-2-1" text:style-name="zakelijke-mededeling-tekst">
          <text:section text:name="tekst_id1-3-2-1-1" text:style-name="tekst">
            <text:p text:style-name="common-al">Omschrijving: kappen van 1 boom</text:p>
            <text:p text:style-name="common-al">Besluit: verleend</text:p>
            <text:p text:style-name="common-al">Besluit verzonden op: 23-07-2026</text:p>
            <text:p text:style-name="common-al">Zaakadres: Meeuwenlaan 124-H 1021JN Amsterdam</text:p>
            <text:p text:style-name="common-al">Zaaknummer: Z2026-013615</text:p>
            <text:p text:style-name="common-al">DSO-nummer: 2026032502250</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wabovergunningensdn@amsterdam.nl?Subject=Dossiernummer Z2026-013615" xlink:type="simple">wabovergunningensdn@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23-07-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59400</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400</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400</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13615</meta:user-defined>
    <meta:user-defined meta:name="DCTERMS.abstract">kappen van 1 boom</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verleend Meeuwenlaan 124-H 1021JN Amsterdam Noord</meta:user-defined>
    <meta:user-defined meta:name="DCTERMS.W3CDTF/DCTERMS.available">2026-07-27</meta:user-defined>
    <meta:user-defined meta:name="DCTERMS.W3CDTF/OVERHEIDop.jaargang">2026</meta:user-defined>
    <meta:user-defined meta:name="OVERHEIDop.externeBijlage">Z2026-013615 OW Beschikking|exb-2026-26774</meta:user-defined>
    <meta:user-defined meta:name="OVERHEIDop.externeBijlage">B003_plattegrond nieuwe situatie_kapvergunning.pdf|exb-2026-26775</meta:user-defined>
    <meta:user-defined meta:name="OVERHEIDop.externeBijlage">B004_Veiligheidsplan - Kappen boom Meeuwenlaan ...|exb-2026-26776</meta:user-defined>
    <meta:user-defined meta:name="OVERHEIDop.externeBijlage">B002_plattegrondtekening bestaande situatie_kap...|exb-2026-26777</meta:user-defined>
    <meta:user-defined meta:name="OVERHEIDop.externeBijlage">B001_aanvraagformulier samenvatting|exb-2026-26778</meta:user-defined>
    <meta:user-defined meta:name="OVERHEIDop.publicationIssue">359400</meta:user-defined>
    <meta:user-defined meta:name="OVERHEIDop.GmbID/DC.identifier">gmb-2026-359400</meta:user-defined>
    <meta:user-defined meta:name="OVERHEIDop.versieInformatie"/>
  </office:meta>
</office:document-meta>
</file>