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reeds verleende vergunning aan de Stad 6A 5688NX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mgevingsvergunning ontvangen. De vergunning is aangevraagd voor het wijzigen van een reeds verleende vergunning aan de Stad 6A 5688NX Oirschot. Het kenmerk van de gemeente voor deze zaak is 082382491.</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3-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5939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9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9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2491</meta:user-defined>
    <meta:user-defined meta:name="DCTERMS.abstract">wijzigen van een reeds verleende vergunning</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wijzigen van een reeds verleende vergunning aan de Stad 6A 5688NX Oirschot</meta:user-defined>
    <meta:user-defined meta:name="DCTERMS.W3CDTF/DCTERMS.available">2026-07-27</meta:user-defined>
    <meta:user-defined meta:name="DCTERMS.W3CDTF/OVERHEIDop.jaargang">2026</meta:user-defined>
    <meta:user-defined meta:name="OVERHEIDop.publicationIssue">359395</meta:user-defined>
    <meta:user-defined meta:name="OVERHEIDop.GmbID/DC.identifier">gmb-2026-359395</meta:user-defined>
    <meta:user-defined meta:name="OVERHEIDop.versieInformatie"/>
  </office:meta>
</office:document-meta>
</file>