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gewijzigd uitvoeren van een bouwplan, Jansveld 22, 3512BG Utrecht, GU-Z2026-00624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487</text:p>
            <text:p text:style-name="common-al">Toelichting: het gewijzigd uitvoeren van een bouwplan</text:p>
            <text:p text:style-name="common-al">Datum ontvangst aanvraag: 23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939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9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9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62487</meta:user-defined>
    <meta:user-defined meta:name="DCTERMS.abstract">Toelichting: het gewijzigd uitvoeren van een bouwpla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, het gewijzigd uitvoeren van een bouwplan, Jansveld 22, 3512BG Utrecht, GU-Z2026-0062487</meta:user-defined>
    <meta:user-defined meta:name="OVERHEIDop.datumEindeReactietermijn">2026-09-17</meta:user-defined>
    <meta:user-defined meta:name="OVERHEIDop.terinzageleggingBG">https://jeleefomgeving.nl/inzien/002220647/f64a498a-8481-4478-96bd-4b614ea40f6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92</meta:user-defined>
    <meta:user-defined meta:name="OVERHEIDop.GmbID/DC.identifier">gmb-2026-359392</meta:user-defined>
    <meta:user-defined meta:name="OVERHEIDop.versieInformatie"/>
  </office:meta>
</office:document-meta>
</file>