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n de Gemeente Dantumad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hebben burgemeester en wethouders van de gemeente Dantumadiel een aanvraag ontvangen voor een omgevingsvergunning in de Gemeente Dantumadiel. De aanvraag is geregistreerd onder zaaknummer 2026-195104. De aanvraag betreft het kappen van bomen en herplanten van dode bomen in het kader van het JTO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 Hiervoor kunt u contact opnemen met de gemeente via telefoonnummer (0511) 71 7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5938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8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ntum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2026-195104</meta:user-defined>
    <meta:user-defined meta:name="DCTERMS.abstract">Aanvraag omgevingsvergunning voor het kappen van bomen en herplanten van dode bomen in het kader van het JTO (Jaarlijks Terugkerend Onderhoud) in de Gemeente Dantumadiel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ntvangst aanvraag omgevingsvergunning in de Gemeente Dantumadi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382</meta:user-defined>
    <meta:user-defined meta:name="OVERHEIDop.GmbID/DC.identifier">gmb-2026-359382</meta:user-defined>
    <meta:user-defined meta:name="OVERHEIDop.versieInformatie"/>
  </office:meta>
</office:document-meta>
</file>