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gevel na sloop van een bouwdeel, Padualaan 14, 3584CH Utrecht, GU-Z2026-00624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455</text:p>
            <text:p text:style-name="common-al">Toelichting: het bouwen van een gevel na sloop van een bouwdeel</text:p>
            <text:p text:style-name="common-al">Datum ontvangst aanvraag: 22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93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455</meta:user-defined>
    <meta:user-defined meta:name="DCTERMS.abstract">Toelichting: het bouwen van een gevel na sloop van een bouwdeel</meta:user-defined>
    <dc:language>nl</dc:language>
    <meta:user-defined meta:name="OVERHEIDop.locatietype/OVERHEIDop.gebiedsmarkering">Vlak</meta:user-defined>
    <meta:user-defined meta:name="DC.title">Aanvraag omgevingsvergunning, het bouwen van een gevel na sloop van een bouwdeel, Padualaan 14, 3584CH Utrecht, GU-Z2026-0062455</meta:user-defined>
    <meta:user-defined meta:name="OVERHEIDop.datumEindeReactietermijn">2026-09-16</meta:user-defined>
    <meta:user-defined meta:name="OVERHEIDop.terinzageleggingBG">https://jeleefomgeving.nl/inzien/002220647/cf27a408-0a45-45de-b339-261be126a5b2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81</meta:user-defined>
    <meta:user-defined meta:name="OVERHEIDop.GmbID/DC.identifier">gmb-2026-359381</meta:user-defined>
    <meta:user-defined meta:name="OVERHEIDop.versieInformatie"/>
  </office:meta>
</office:document-meta>
</file>