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 het verlengen van de instandhoudingstermijn van een tijdelijke gymzaal (ISU), Van Deventerlaan 1, 3528AG Utrecht, GU-Z2026-00624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492</text:p>
            <text:p text:style-name="common-al">Toelichting:  het verlengen van de instandhoudingstermijn van een tijdelijke gymzaal (ISU)</text:p>
            <text:p text:style-name="common-al">Datum ontvangst aanvraag: 23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937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7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7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2492</meta:user-defined>
    <meta:user-defined meta:name="DCTERMS.abstract">Toelichting:  het verlengen van de instandhoudingstermijn van een tijdelijke gymzaal (ISU)</meta:user-defined>
    <dc:language>nl</dc:language>
    <meta:user-defined meta:name="OVERHEIDop.locatietype/OVERHEIDop.gebiedsmarkering">Vlak</meta:user-defined>
    <meta:user-defined meta:name="DC.title">Aanvraag omgevingsvergunning,  het verlengen van de instandhoudingstermijn van een tijdelijke gymzaal (ISU), Van Deventerlaan 1, 3528AG Utrecht, GU-Z2026-0062492</meta:user-defined>
    <meta:user-defined meta:name="OVERHEIDop.datumEindeReactietermijn">2026-09-17</meta:user-defined>
    <meta:user-defined meta:name="OVERHEIDop.terinzageleggingBG">https://jeleefomgeving.nl/inzien/002220647/1d9ea5c2-1d93-40b1-9465-f5e2a3fffa14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79</meta:user-defined>
    <meta:user-defined meta:name="OVERHEIDop.GmbID/DC.identifier">gmb-2026-359379</meta:user-defined>
    <meta:user-defined meta:name="OVERHEIDop.versieInformatie"/>
  </office:meta>
</office:document-meta>
</file>