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Melding Besluit activiteiten leefomgeving (Bal) – (Haagstraat 7, Schaijk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 </text:p>
            <text:p text:style-name="common-al">Voor:  Veranderen van een veehouderij </text:p>
            <text:p text:style-name="common-al">Locatie: Haagstraat 7 5374 CT Schaijk</text:p>
            <text:p text:style-name="common-al">DSO-kenmerk: 2026052701950</text:p>
            <text:p text:style-name="common-al">Zaaknummer:  Z/506234</text:p>
            <text:p text:style-name="common-al">Datum ontvangen:  27 mei 2026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5934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6234</meta:user-defined>
    <dc:language>nl</dc:language>
    <meta:user-defined meta:name="OVERHEIDop.locatietype/OVERHEIDop.gebiedsmarkering">Adres</meta:user-defined>
    <meta:user-defined meta:name="DC.title">Gemeente Maashorst Melding Besluit activiteiten leefomgeving (Bal) – (Haagstraat 7, Schaijk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42</meta:user-defined>
    <meta:user-defined meta:name="OVERHEIDop.GmbID/DC.identifier">gmb-2026-359342</meta:user-defined>
    <meta:user-defined meta:name="OVERHEIDop.versieInformatie"/>
  </office:meta>
</office:document-meta>
</file>