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Paviljoensgracht 18, 2512 BP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gedeeltelijk veranderen van de begane grond en de 1e verdieping van het pand Paviljoensgracht 18 ten behoeve van het vestigen van een sociaal-culturele vrijplaats</text:p>
            <text:p text:style-name="common-al"/>
            <text:p text:style-name="common-al">Ons kenmerk: VTH2026-64612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Centrum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Paviljoensgracht 18, 2512 BP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22-07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59319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319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319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4612</meta:user-defined>
    <meta:user-defined meta:name="DCTERMS.abstract">het gedeeltelijk veranderen van de begane grond en de 1e verdieping van het pand Paviljoensgracht 18 ten behoeve van het vestigen van een sociaal-culturele vrijplaats</meta:user-defined>
    <dc:language>nl</dc:language>
    <meta:user-defined meta:name="OVERHEIDop.locatietype/OVERHEIDop.gebiedsmarkering">Punt</meta:user-defined>
    <meta:user-defined meta:name="DC.title">Omgevingsvergunning - Aangevraagd, Paviljoensgracht 18, 2512 BP 's-Gravenhage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319</meta:user-defined>
    <meta:user-defined meta:name="OVERHEIDop.GmbID/DC.identifier">gmb-2026-359319</meta:user-defined>
    <meta:user-defined meta:name="OVERHEIDop.versieInformatie"/>
  </office:meta>
</office:document-meta>
</file>