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Beerzerhaar, Beerzerveld (Perceel OMN01-K-283 Ambt-Omm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7-2026</text:p>
            <text:p text:style-name="common-al">
            <text:span text:style-name="nadrukvet">Locatie: Beerzerhaar, Beerzerveld (Perceel OMN01-K-283 Ambt-Ommen)</text:span>
          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07154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154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931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71540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Beerzerhaar, Beerzerveld (Perceel OMN01-K-283 Ambt-Ommen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17</meta:user-defined>
    <meta:user-defined meta:name="OVERHEIDop.GmbID/DC.identifier">gmb-2026-359317</meta:user-defined>
    <meta:user-defined meta:name="OVERHEIDop.versieInformatie"/>
  </office:meta>
</office:document-meta>
</file>